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line-height="0.3888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" style:parent-style-name="清單段落" style:list-style-name="LFO1" style:family="paragraph">
      <style:paragraph-properties fo:text-align="justify" fo:margin-top="0.125in" fo:line-height="0.3888in" fo:margin-left="0.5909in" fo:text-indent="-0.5909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8" style:parent-style-name="清單段落" style:list-style-name="LFO1" style:family="paragraph">
      <style:paragraph-properties fo:text-align="justify" fo:margin-top="0.125in" fo:line-height="0.3888in" fo:margin-left="0.5909in" fo:text-indent="-0.5909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" style:parent-style-name="預設段落字型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T2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2" style:parent-style-name="清單段落" style:list-style-name="LFO1" style:family="paragraph">
      <style:paragraph-properties fo:text-align="justify" fo:margin-top="0.125in" fo:line-height="0.3888in" fo:margin-left="0.5909in" fo:text-indent="-0.5909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4" style:parent-style-name="清單段落" style:list-style-name="LFO1" style:family="paragraph">
      <style:paragraph-properties fo:line-height="0.3888in" fo:margin-left="0.833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5" style:parent-style-name="清單段落" style:list-style-name="LFO1" style:family="paragraph">
      <style:paragraph-properties fo:text-align="justify" fo:margin-top="0.125in" fo:line-height="0.3888in" fo:margin-left="0.833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6" style:parent-style-name="清單段落" style:list-style-name="LFO1" style:family="paragraph">
      <style:paragraph-properties fo:text-align="justify" fo:margin-top="0.125in" fo:line-height="0.3888in" fo:margin-left="0.833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7" style:parent-style-name="清單段落" style:list-style-name="LFO1" style:family="paragraph">
      <style:paragraph-properties fo:text-align="justify" fo:margin-top="0.125in" fo:line-height="0.3888in" fo:margin-left="0.833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8" style:parent-style-name="清單段落" style:list-style-name="LFO1" style:family="paragraph">
      <style:paragraph-properties fo:text-align="justify" fo:margin-top="0.125in" fo:line-height="0.3888in" fo:margin-left="0.833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9" style:parent-style-name="清單段落" style:list-style-name="LFO1" style:family="paragraph">
      <style:paragraph-properties fo:text-align="justify" fo:margin-top="0.125in" fo:line-height="0.3888in" fo:margin-left="0.5909in" fo:text-indent="-0.5909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1" style:parent-style-name="清單段落" style:list-style-name="LFO1" style:family="paragraph">
      <style:paragraph-properties fo:text-align="justify" fo:margin-top="0.125in" fo:line-height="0.3888in" fo:margin-left="0.5909in" fo:text-indent="-0.5909in">
        <style:tab-stops/>
      </style:paragraph-properties>
    </style:style>
    <style:style style:name="T6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</office:automatic-styles>
  <office:body>
    <office:text text:use-soft-page-breaks="true">
      <text:p text:style-name="P1">亞太經濟合作(APEC)政策支援小組(PSU)實習公告</text:p>
      <text:list text:style-name="LFO1" text:continue-numbering="true">
        <text:list-item>
          <text:p text:style-name="P2"><text:span text:style-name="T3">申請截止日期</text:span><text:span text:style-name="T4">：</text:span><text:span text:style-name="T5">臺</text:span><text:span text:style-name="T6">灣</text:span><text:span text:style-name="T7">時間</text:span><text:span text:style-name="T8">201</text:span><text:span text:style-name="T9">9</text:span><text:span text:style-name="T10">年元</text:span><text:span text:style-name="T11">月</text:span><text:span text:style-name="T12">11</text:span><text:span text:style-name="T13">日</text:span><text:span text:style-name="T14">(</text:span><text:span text:style-name="T15">星期</text:span><text:span text:style-name="T16">五</text:span><text:span text:style-name="T17">)</text:span></text:p>
        </text:list-item>
        <text:list-item>
          <text:p text:style-name="P18"><text:span text:style-name="T19">員額</text:span><text:span text:style-name="T20">、</text:span><text:span text:style-name="T21">實習時間</text:span><text:span text:style-name="T22">及地點</text:span><text:span text:style-name="T23">：</text:span><text:span text:style-name="T24">實習員額</text:span><text:span text:style-name="T25">未有限制，實習時間分為二階段</text:span><text:span text:style-name="T26">：</text:span><text:span text:style-name="T27">2019</text:span><text:span text:style-name="T28">年</text:span><text:span text:style-name="T29">2</text:span><text:span text:style-name="T30">月至</text:span><text:span text:style-name="T31">5</text:span><text:span text:style-name="T32">月及</text:span><text:span text:style-name="T33">5</text:span><text:span text:style-name="T34">月至</text:span><text:span text:style-name="T35">8</text:span><text:span text:style-name="T36">月</text:span><text:span text:style-name="T37">，</text:span><text:span text:style-name="T38">在新加坡</text:span><text:span text:style-name="T39">APEC</text:span><text:span text:style-name="T40">秘書處</text:span><text:span text:style-name="T41">。</text:span></text:p>
        </text:list-item>
        <text:list-item>
          <text:p text:style-name="P42"><text:span text:style-name="T43">實習條件：</text:span></text:p>
          <text:list text:continue-numbering="true">
            <text:list-item>
              <text:p text:style-name="P44">任一APEC經濟體之公民或具永久居留權之市民，並為目前就讀經濟、公共政策或統計學系等相關科系之研究生或四年級大專院校生。</text:p>
            </text:list-item>
            <text:list-item>
              <text:p text:style-name="P45">具良好量化分析技巧及能力。</text:p>
            </text:list-item>
            <text:list-item>
              <text:p text:style-name="P46">具數據管理及分析經驗。</text:p>
            </text:list-item>
            <text:list-item>
              <text:p text:style-name="P47">良好Microsoft Office文書處理能力(如Word及Excel)。</text:p>
            </text:list-item>
            <text:list-item>
              <text:p text:style-name="P48">精通英語說寫能力。</text:p>
            </text:list-item>
          </text:list>
        </text:list-item>
        <text:list-item>
          <text:p text:style-name="P49"><text:span text:style-name="T50">工作內容：</text:span><text:span text:style-name="T51">協助政策支援小組進行</text:span><text:span text:style-name="T52">研究及文獻</text:span><text:span text:style-name="T53">檢視</text:span><text:span text:style-name="T54">、</text:span><text:span text:style-name="T55">蒐集、彙編及處理定量及定性數據、協助編寫政策和研究報告、更新及管理</text:span><text:span text:style-name="T56">社經數據</text:span><text:span text:style-name="T57">資料</text:span><text:span text:style-name="T58">庫</text:span><text:span text:style-name="T59">。</text:span><text:span text:style-name="T60">其他政策支援小組交辦業務。</text:span></text:p>
        </text:list-item>
        <text:list-item>
          <text:p text:style-name="P61"><text:span text:style-name="T62">津貼：</text:span><text:span text:style-name="T63">實習人員可每月支領津貼</text:span><text:span text:style-name="T64">1,000</text:span><text:span text:style-name="T65">新加坡幣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wwang</meta:initial-creator>
    <dc:creator>knuuser</dc:creator>
    <meta:creation-date>2018-12-06T00:54:00Z</meta:creation-date>
    <dc:date>2018-12-06T00:54:00Z</dc:date>
    <meta:template xlink:href="Normal.dotm" xlink:type="simple"/>
    <meta:editing-cycles>2</meta:editing-cycles>
    <meta:editing-duration>PT60S</meta:editing-duration>
    <meta:document-statistic meta:page-count="1" meta:paragraph-count="1" meta:word-count="53" meta:character-count="359" meta:row-count="2" meta:non-whitespace-character-count="307"/>
  </office:meta>
</office:document-meta>
</file>